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74ad1b59708b6e838e74014aaafe45.png"/>
  <manifest:file-entry manifest:media-type="image/png" manifest:full-path="Pictures/b6761eb0656bbcc4681749e26cc416fd.png"/>
  <manifest:file-entry manifest:media-type="image/png" manifest:full-path="Pictures/6a9a28a14e6d0982bc4711af298b2eb3.png"/>
  <manifest:file-entry manifest:media-type="image/png" manifest:full-path="Pictures/7ad3849b0bbfe2f4ab205b51189b5817.png"/>
  <manifest:file-entry manifest:media-type="image/png" manifest:full-path="Pictures/4b70e9c414aee4c1108d643e5495a92e.png"/>
  <manifest:file-entry manifest:media-type="image/png" manifest:full-path="Pictures/0c9424e2cb1534ced6b39ff6166d1c3b.png"/>
  <manifest:file-entry manifest:media-type="image/png" manifest:full-path="Pictures/66841ddf9b5da05f59693395bf71259a.png"/>
  <manifest:file-entry manifest:media-type="image/png" manifest:full-path="Pictures/78465e68770d04bcda319367120c4d3f.png"/>
  <manifest:file-entry manifest:media-type="image/png" manifest:full-path="Pictures/68325cde5d60ad94aa873c35011d1254.png"/>
  <manifest:file-entry manifest:media-type="image/png" manifest:full-path="Pictures/270c5d547c74582cca1eb1bb9467d4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es:dam1920"/><text:bookmark-start text:name="__RefHeading___a_quarantine_adventure_1"/><text:bookmark-start text:name="a_quarantine_adventure"/>A Quarantine Adventure<text:bookmark-end text:name="__RefHeading___a_quarantine_adventure_1"/><text:bookmark-end text:name="a_quarantine_adventure"/></text:h>
      <text:p text:style-name="Text_20_body">The game is about a person who, during the confinement by the Covid-19, tries to skip it
and get to see his partner who lives 10km away ( the couple and the km can vary, it can be
more or less depending on the difficulty, and the couple can be parents or they can be
grandparents, whatever). The mission is to first reach the goal, and secondly, gain more
points of happiness.</text:p>
      <text:p text:style-name="Text_20_body">The adventure begins with our protagonist, at home, thinking about that loved one. The
happiness score starts at 0, he is very sad and bored, so in an attack of irresponsibility, he
decides to put his feet on the street and move towards his destination.</text:p>
      <text:p text:style-name="Text_20_body"><text:a xlink:type="simple" xlink:href="https://docencia.proven.cat/deptinformatica/wiki/doku.php/projectes/fichaproyecto_maria_alexandra_vfinal.pdf" text:style-name="Internet_20_link" text:visited-style-name="Visited_20_Internet_20_Link">Documentation Project</text:a></text:p>
      <text:p text:style-name="Text_20_body"><text:a xlink:type="simple" xlink:href="https://docencia.proven.cat/deptinformatica/wiki/doku.php/projectes/doc-quarantineadventure.zip" text:style-name="Internet_20_link" text:visited-style-name="Visited_20_Internet_20_Link">All Documentation</text:a></text:p>
      <text:p text:style-name="Text_20_body"><text:a xlink:type="simple" xlink:href="https://docencia.proven.cat/deptinformatica/wiki/doku.php/projectes/quarantineadventure-client.zip" text:style-name="Internet_20_link" text:visited-style-name="Visited_20_Internet_20_Link">Client code</text:a></text:p>
      <text:p text:style-name="Text_20_body"><text:a xlink:type="simple" xlink:href="https://docencia.proven.cat/deptinformatica/wiki/doku.php/projectes/quarantineadventure-server.zip" text:style-name="Internet_20_link" text:visited-style-name="Visited_20_Internet_20_Link">Server Code</text:a></text:p>
      <text:p text:style-name="Text_20_body">Course: 2019-20</text:p>
      <text:p text:style-name="Text_20_body">Authors: Alexandra Martínez &amp; María Chacón</text:p>
      <text:p text:style-name="Text_20_body"><draw:frame draw:style-name="media" draw:name="0" text:anchor-type="as-char" draw:z-index="0" svg:width="10.583333333333cm" svg:height="5.948418972332cm"><draw:image xlink:href="Pictures/3e74ad1b59708b6e838e74014aaafe45.png" xlink:type="simple" xlink:show="embed" xlink:actuate="onLoad"/></draw:frame>
<draw:frame draw:style-name="media" draw:name="1" text:anchor-type="as-char" draw:z-index="1" svg:width="10.583333333333cm" svg:height="5.944179262795cm"><draw:image xlink:href="Pictures/b6761eb0656bbcc4681749e26cc416fd.png" xlink:type="simple" xlink:show="embed" xlink:actuate="onLoad"/></draw:frame>
<draw:frame draw:style-name="media" draw:name="2" text:anchor-type="as-char" draw:z-index="2" svg:width="10.583333333333cm" svg:height="5.9610182975338cm"><draw:image xlink:href="Pictures/6a9a28a14e6d0982bc4711af298b2eb3.png" xlink:type="simple" xlink:show="embed" xlink:actuate="onLoad"/></draw:frame>
<draw:frame draw:style-name="media" draw:name="3" text:anchor-type="as-char" draw:z-index="3" svg:width="10.583333333333cm" svg:height="5.9720238095238cm"><draw:image xlink:href="Pictures/7ad3849b0bbfe2f4ab205b51189b5817.png" xlink:type="simple" xlink:show="embed" xlink:actuate="onLoad"/></draw:frame>
<draw:frame draw:style-name="media" draw:name="4" text:anchor-type="as-char" draw:z-index="4" svg:width="10.583333333333cm" svg:height="5.950502246894cm"><draw:image xlink:href="Pictures/4b70e9c414aee4c1108d643e5495a92e.png" xlink:type="simple" xlink:show="embed" xlink:actuate="onLoad"/></draw:frame>
<draw:frame draw:style-name="media" draw:name="5" text:anchor-type="as-char" draw:z-index="5" svg:width="10.583333333333cm" svg:height="5.96315509444cm"><draw:image xlink:href="Pictures/0c9424e2cb1534ced6b39ff6166d1c3b.png" xlink:type="simple" xlink:show="embed" xlink:actuate="onLoad"/></draw:frame>
<draw:frame draw:style-name="media" draw:name="6" text:anchor-type="as-char" draw:z-index="6" svg:width="10.583333333333cm" svg:height="5.9610182975338cm"><draw:image xlink:href="Pictures/66841ddf9b5da05f59693395bf71259a.png" xlink:type="simple" xlink:show="embed" xlink:actuate="onLoad"/></draw:frame>
<draw:frame draw:style-name="media" draw:name="7" text:anchor-type="as-char" draw:z-index="7" svg:width="10.583333333333cm" svg:height="10.583333333333cm"><draw:image xlink:href="/home/deptinformatica/wiki_data/data/media/projectes/qa5.png" xlink:type="simple" xlink:show="embed" xlink:actuate="onLoad"/></draw:frame>
<draw:frame draw:style-name="media" draw:name="8" text:anchor-type="as-char" draw:z-index="8" svg:width="10.583333333333cm" svg:height="5.9357597454256cm"><draw:image xlink:href="Pictures/78465e68770d04bcda319367120c4d3f.png" xlink:type="simple" xlink:show="embed" xlink:actuate="onLoad"/></draw:frame>
<draw:frame draw:style-name="media" draw:name="9" text:anchor-type="as-char" draw:z-index="9" svg:width="10.583333333333cm" svg:height="6.0224206349206cm"><draw:image xlink:href="Pictures/68325cde5d60ad94aa873c35011d1254.png" xlink:type="simple" xlink:show="embed" xlink:actuate="onLoad"/></draw:frame>
<draw:frame draw:style-name="media" draw:name="10" text:anchor-type="as-char" draw:z-index="10" svg:width="10.583333333333cm" svg:height="5.9705179282869cm"><draw:image xlink:href="Pictures/270c5d547c74582cca1eb1bb9467d43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rojectes:dam1920</dc:title>
  </office:meta>
</office:document-meta>
</file>