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31e6a4a5e4eae804c5c5dbfe220ad86.png"/>
  <manifest:file-entry manifest:media-type="image/png" manifest:full-path="Pictures/6b08cbe1f2c106beb2fdfc1f0d31844e.png"/>
  <manifest:file-entry manifest:media-type="image/png" manifest:full-path="Pictures/65241c82261dfd31dfe2f8274bdeddac.png"/>
  <manifest:file-entry manifest:media-type="image/png" manifest:full-path="Pictures/49f2864e238b32ef8192ae0ae6621ede.png"/>
  <manifest:file-entry manifest:media-type="image/png" manifest:full-path="Pictures/91a0e4dd1cd1607f0eebc03686a9ff77.png"/>
  <manifest:file-entry manifest:media-type="image/png" manifest:full-path="Pictures/ca1c737e070bcbe2fe16f5190d58c9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es:dam:1819:petalert"/><text:bookmark-start text:name="__RefHeading___pet_alert_1"/><text:bookmark-start text:name="pet_alert"/>Pet Alert<text:bookmark-end text:name="__RefHeading___pet_alert_1"/><text:bookmark-end text:name="pet_alert"/></text:h>
      <text:p text:style-name="Text_20_body"><text:a xlink:type="simple" xlink:href="https://docencia.proven.cat/deptinformatica/wiki/doku.php/projectes/dam/1819/projecte_petalert_finalversion.pdf" text:style-name="Internet_20_link" text:visited-style-name="Visited_20_Internet_20_Link">Documentation project</text:a></text:p>
      <text:h text:style-name="Heading_20_2" text:outline-level="2"><text:bookmark-start text:name="__RefHeading___client_android_2"/><text:bookmark-start text:name="client_android"/>Client Android<text:bookmark-end text:name="__RefHeading___client_android_2"/><text:bookmark-end text:name="client_android"/></text:h>
      <text:p text:style-name="Text_20_body"><text:a xlink:type="simple" xlink:href="https://docencia.proven.cat/deptinformatica/wiki/doku.php/projectes/dam/1819/petalertapk.zip" text:style-name="Internet_20_link" text:visited-style-name="Visited_20_Internet_20_Link">Android Client apk</text:a></text:p>
      <text:p text:style-name="Text_20_body"><draw:frame draw:style-name="media" draw:name="0" text:anchor-type="as-char" draw:z-index="0" svg:width="5.2916666666667cm" svg:height="8.9667859984089cm"><draw:image xlink:href="Pictures/031e6a4a5e4eae804c5c5dbfe220ad86.png" xlink:type="simple" xlink:show="embed" xlink:actuate="onLoad"/></draw:frame>  <draw:frame draw:style-name="media" draw:name="1" text:anchor-type="as-char" draw:z-index="1" svg:width="5.2916666666667cm" svg:height="8.9541567223548cm"><draw:image xlink:href="Pictures/6b08cbe1f2c106beb2fdfc1f0d31844e.png" xlink:type="simple" xlink:show="embed" xlink:actuate="onLoad"/></draw:frame> <draw:frame draw:style-name="media" draw:name="2" text:anchor-type="as-char" draw:z-index="2" svg:width="5.2916666666667cm" svg:height="9.2281504065041cm"><draw:image xlink:href="Pictures/65241c82261dfd31dfe2f8274bdeddac.png" xlink:type="simple" xlink:show="embed" xlink:actuate="onLoad"/></draw:frame><draw:frame draw:style-name="media" draw:name="3" text:anchor-type="as-char" draw:z-index="3" svg:width="5.2916666666667cm" svg:height="8.9667859984089cm"><draw:image xlink:href="Pictures/49f2864e238b32ef8192ae0ae6621ede.png" xlink:type="simple" xlink:show="embed" xlink:actuate="onLoad"/></draw:frame>  <draw:frame draw:style-name="media" draw:name="4" text:anchor-type="as-char" draw:z-index="4" svg:width="5.2916666666667cm" svg:height="9.1378048780488cm"><draw:image xlink:href="Pictures/91a0e4dd1cd1607f0eebc03686a9ff77.png" xlink:type="simple" xlink:show="embed" xlink:actuate="onLoad"/></draw:frame></text:p>
      <text:h text:style-name="Heading_20_2" text:outline-level="2"><text:bookmark-start text:name="__RefHeading___non-functional_requirements_3"/><text:bookmark-start text:name="non-functional_requirements"/>Non-Functional Requirements<text:bookmark-end text:name="__RefHeading___non-functional_requirements_3"/><text:bookmark-end text:name="non-functional_requirements"/></text:h>
      <text:p text:style-name="Text_20_body">The application will run in an Android based system with an API between 23 and 28 maximum. </text:p>
      <text:p text:style-name="Text_20_body"><text:span text:style-name="Strong_20_Emphasis">Login/Register</text:span></text:p>
      <text:p text:style-name="Text_20_body">A MySQL database will be used in an Ubuntu Server which will keep the user data, alerts, messages, etc. </text:p>
      <text:p text:style-name="Text_20_body"><text:span text:style-name="Strong_20_Emphasis">Alert management</text:span></text:p>
      <text:p text:style-name="Text_20_body">The alerts will be kept in a MySQL database. </text:p>
      <text:p text:style-name="Text_20_body">The alerts will be found according to specified filtered parameters as distance or kind of animal. </text:p>
      <text:p text:style-name="Text_20_body">The GPS of the mobile device will be used to locate where the alert is created. </text:p>
      <text:p text:style-name="Text_20_body">Alert data collection from a web service. </text:p>
      <text:p text:style-name="Text_20_body">Inadequate alert report button, which will be notified to the system administrator. </text:p>
      <text:p text:style-name="Text_20_body"><text:span text:style-name="Strong_20_Emphasis">Layouts</text:span></text:p>
      <text:p text:style-name="Text_20_body">Application form layout which allows to add new alerts. </text:p>
      <text:p text:style-name="Text_20_body">Application form layout which allows to modify already existing alerts. </text:p>
      <text:p text:style-name="Text_20_body">Setting and main window layouts. </text:p>
      <text:p text:style-name="Text_20_body"><text:span text:style-name="Strong_20_Emphasis">Notifications</text:span></text:p>
      <text:p text:style-name="Text_20_body">A distance range will be set to receive the alerts. </text:p>
      <text:p text:style-name="Text_20_body">Notification type selection: the user wants to receive mobile notification alerts or via e-mail. </text:p>
      <text:p text:style-name="Text_20_body">Notifications will be enabled or disabled. </text:p>
      <text:p text:style-name="Text_20_body"><text:span text:style-name="Strong_20_Emphasis">Messenger service</text:span></text:p>
      <text:p text:style-name="Text_20_body">Internal messenger service system of the application with alert through notification. </text:p>
      <text:h text:style-name="Heading_20_2" text:outline-level="2"><text:bookmark-start text:name="__RefHeading___er_diagram_4"/><text:bookmark-start text:name="er_diagram"/>E/R Diagram<text:bookmark-end text:name="__RefHeading___er_diagram_4"/><text:bookmark-end text:name="er_diagram"/></text:h>
      <text:p text:style-name="Text_20_body"><draw:frame draw:style-name="media" draw:name="5" text:anchor-type="as-char" draw:z-index="5" svg:width="39.343541666667cm" style:rel-width="100%" svg:height="20.955cm" style:rel-height="scale"><draw:image xlink:href="Pictures/ca1c737e070bcbe2fe16f5190d58c9a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es:dam:1819:petalert</dc:title>
  </office:meta>
</office:document-meta>
</file>